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Арахин: , глава 1</text:h>
      <text:h text:outline-level="1"><text:s/>. Талмуд. Брахот: Лист 42b</text:h>
      <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
      <text:p>Сказал рав Нахман бар Ицхак: «Например, если они сказали: “Пойдёмте и поедим хлеб в таком-то мест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рабейну Йона на РИФ Брахот: , глава 7</text:h>
      <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
      <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
      <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
      <text:p/>
      <text:p>ведь раз они согласились есть в определённом или известном месте — как если бы возлегли.</text:p>
      <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
      <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
      <text:p/>
      <text:p/>
      <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
      <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
      <text:p/>
      <text:p/>
      <text:p/>
      <text:p/>
      <text:p/>
      <text:p/>
      <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
      <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
      <text:p/>
      <text:p/>
      <text:p/>
      <text:p/>
      <text:p/>
      <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
      <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
      <text:p/>
      <text:p/>
      <text:p/>
      <text:p/>
      <text:p>Спрашивает Гемора (там же): так это же очевидо! И отвечает: можно было бы подумать, что у официанта нет квиюта — сообщается нам, что есть квиют.</text:p>
      <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
      <text:p>[Тот, кто ел тевель] не присоединятся, так как он [— тевель —] запрещён любому человеку.</text:p>
      <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
      <text:p/>
      <text:p/>
      <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
      <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
      <text:p/>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p/>
      <text:p>NEED_TO_TRANSLATE</text:p>
      <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
      <text:p/>
      <text:p/>
      <text:p>NEED_TO_TRANSLATE</text:p>
      <text:p>NEED_TO_TRANSLATE</text:p>
      <text:p>NEED_TO_TRANSLATE</text:p>
      <text:p>NEED_TO_TRANSLA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