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рабейну Йона на РИФ Брахот: , глава 7, симан катан 32b:официант</text:h>
      <text:p>NEED_TO_TRANSLATE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