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РаШИ на Брахот: , глава 6, симан катан 42a:так как оно само приводит к благословению</text:h>
      <text:p>Во многих случаях его приносят и благословляют над ним [ещё и другое благословение], хотя [если бы не это другое благословение] не надо было бы его пить</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Тосафот на Брахот: , глава 6</text:h>
      <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
      <text:p/>
      <text:p/>
      <text:p/>
      <text:p/>
      <text:p/>
      <text:p/>
      <text:p/>
      <text:p/>
      <text:p>Ведь вино точно из-за трапезы появилось, когда его часто пьют, ведь если бы не трапеза — не стал бы его пить. И поэтому должно было бы освобождаться [благословением на] хлеб.</text:p>
      <text:p>И отвечает: «Отличается вино, так как оно само приводит к благословению».</text:p>
      <text:p>Объясняет Раши:</text:p>
      <text:p/>
      <text:p>Например, [эти «другие благословения» — это] кидуш и благословения обручения.</text:p>
      <text:p>А РаШБА объясняет:</text:p>
      <text:p/>
      <text:p/>
      <text:p/>
      <text:p/>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
      <text:p/>
      <text:p/>
      <text:p/>
      <text:p/>
      <text:p/>
      <text:p>То есть [благословение перед].</text:p>
      <text:p>«Пойди посмотри, что делают люди!», и вот в мире принято произносить это благословение после [воды].</text:p>
      <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