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Ваикра: , парша kedoshim</text:h>
      <text:p>А в четвертом году будут все его плодысвятыней хвалы Господу.<text:s/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