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Ваикра: , парша emor, глава 23, стих 40</text:h>
      <text:p>И возьмите себе<text:line-break/>ТА<text:line-break/>в первый день плод дерева великолепного, лист пальмовый, и ветвь дерева вервяного, и ив речных, и веселитесь пред Господом, Б-гом вашим, семь дней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