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. Шмот: , парша beshalach</text:h>
      <text:p>И сказал: Ибо рука (вознесена в клятве) престолом Господним (יָ֔הּ)<text:line-break/>: война у Господа с Амалеком во всех поколениях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