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Шмот: , парша beshalach, глава 17</text:h>
      <text:p>И сказал: Ибо рука (вознесена в клятве) престолом Господним (יָ֔הּ)</text:p>
      <text:p>: война у Господа с Амалеком во всех поколения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