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Шмот: , парша beshalach, глава 17, стих 16</text:h>
      <text:p>И сказал: Ибо рука (вознесена в клятве) престолом Господним (יָ֔הּ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