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Дварим: , парша devarim, глава 1</text:h>
      <text:p>Как мне нести одному вашу тягость,</text:p>
      <text:p>ваше бремя и ваш раздор!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