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vayetze, глава 31, стих 4</text:h>
      <text:p>И послал Йааков и призвал Рахель и Лею в поле к своему скоту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