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8</text:h>
      <text:p>В тот день заключил Господь с Аврамом завет, говоря: Твоему потомству дал я эту землю от реки Мицраима до великой реки, реки Прат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