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4</text:h>
      <text:p>И также народ, у которого в порабощении будут, судить буду я, а затем они выйдут с большим имущество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