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емидбар: , парша shlach, глава 15</text:h>
      <text:p>От начатка вашего теста<text:line-break/>ТА<text:line-break/>давайте Господу возношение в поколениях ваши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