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Акива бен Йосеф: симан Шма два раза днём</text:h>
      <text:p>Иногда человек читает Шма два раза ночью, один раз до восхода, другой раз — после восхода и засчитвыается ему это один раз днём и один раз ночью.</text:p>
      <text:h text:outline-level="1"><text:s/>. раби Шимон бар Йохай: симан от имени раби Акивы: Шма два раза днём</text:h>
      <text:p>от имени раби Акивы:</text:p>
      <text:p>Иногда человек читает Шма два раза ночью, один раз до восхода, другой раз — после восхода и засчитвыается ему это один раз днём и один раз ночью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