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Шимон бар Йохай: симан Шма два раза ночью</text:h>
      <text:p>Иногда человек читает Шма два раза ночью, один раз до рассвета, другой раз — после рассвета и засчитвыается ему это один раз днём и один раз ночью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