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и Акива бен Йосеф: симан Шма два раза днём</text:h>
      <text:p>Иногда человек читает Шма два раза ночью, один раз до восхода, другой раз — после восхода и засчитвыается ему это один раз днём и один раз ночью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