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Акива бен Йосеф: симан За три вещи я люблю мидьянитян</text:h>
      <text:p>За три вещи я люблю мидьянитян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