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ббан Гамлиэль II бен Шимон бен Гамлиэль аЗакен бен Шимон бен Илель аЗакен из Явне: симан<text:s/>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