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бан Гамлиэль II бен Шимон бен Гамлиэль аЗакен бен Шимон бен Илель аЗакен из Явне: симан За три вещи я люблю персов</text:h>
      <text:p>За три вещи я люблю персов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