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еилим: , часть 5, глава 150</text:h>
      <text:p>Всякая душа (человеческая) да хвалит Г-спода (יָהּ). Алелуйа!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