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22</text:h>
      <text:p>Куда восходили</text:p>
      <text:p>колена (Йисраэйля), колена Г-сподни («יָ֭הּ»), (по) уставу Йисраэйля,<text:s/></text:p>
      <text:p>чтобы благодарить имя Г-сподне</text:p>
      <text:p>Потому что там стояли престолы суда,</text:p>
      <text:p><text:s/>престолы дома Давидов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