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Ишаяу: , глава 3</text:h>
      <text:p>И сказал Г-сподь: за то, что возгордились дочери Цийона</text:p>
      <text:p><text:s/>и ходят, вытянув шею и подмигивая глазами, выступая плавною поступью и бренча (украшениями) ног своих,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