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Ишаяу: , глава 3, стих 16</text:h>
      <text:p>И сказал Г-сподь: за то, что возгордились дочери Цийона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