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Ишаяу: , глава 1</text:h>
      <text:p>Как город верный, исполненный правосудия, стал блудницей!</text:p>
      <text:p>Праведность обитала в нем, а ныне – убийцы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