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1</text:h>
      <text:p>Как одиноко сидит столица</text:p>
      <text:p><text:note text:note-class="footnote"><text:note-citation>АБ-1.1.2</text:note-citation><text:note-body><text:p text:style-name="odfdo_auto_1">симан 1, глава 1, сеиф одиноко сидит столица многолюдная, стала подобна вдове</text:p></text:note-body></text:note><text:span> </text:span><text:note text:note-class="footnote"><text:note-citation>АБ-1.1.3</text:note-citation><text:note-body><text:p text:style-name="odfdo_auto_1">симан 1, глава 1, сеиф Великая среди народов, владычица областей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