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1, стих 1</text:h>
      <text:p><text:note text:note-class="footnote"><text:note-citation>АБ-1.1.1</text:note-citation><text:note-body><text:p text:style-name="odfdo_auto_1">симан 1, глава 1, сеиф Как одиноко сидит столица</text:p><text:p>Чтобы понять слово «איכה» приведём то, что написано в мидраше:</text:p><text:p>«Как сидит…». Трое пророчествовали словом «Как»: Мойше, Ишаяу и Ирмияу. Мойше сказал:</text:p><text:p>Ишаяу сказал:</text:p><text:p>Ирмияу сказал:</text:p><text:p>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</text:p><text:p>колена (Йисраэйля), колена Г-сподни («יָ֭הּ»), (по) уставу Йисраэйля,<text:s/></text:p><text:p>Потому что там стояли престолы суда,</text:p><text:p>И так же если, не дай Б-г, увеличивается разврат в Израиле, так же имя Всевышнего не полно. И так же в изгнании имя не полно:</text:p><text:p>И сказал: Ибо рука (вознесена в клятве) престолом Господним (יָ֔הּ)</text:p><text:p>И сказали мудрецы:</text:p><text:p>И сказал раби Ирмия бен Элазар:</text:p><text:p>И известно, что слово «но (אך)» указывает на уменьшение, так как «אך» и «רק» — уменьшение.</text:p><text:p>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</text:p><text:p>И сказал Г-сподь: за то, что возгордились дочери Цийона</text:p><text:p>сказал:</text:p><text:p>Как город верный, исполненный правосудия, стал блудницей!</text:p><text:p>איכה א"ך י"ה</text:p><text:p><text:a xlink:href="https://ya.ru">матрону в позоре её</text:a></text:p><text:p>И так же Адам, когда согрешил, и съел от Дерева познания, ущербилось имя и поэтому сказал ему Святой, благословен Он, «Где… (איכה א"ך י"ה)»</text:p><text:p><text:a xlink:href="https://ya.ru">«приятным речением»</text:a>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