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ефер амайморим 5663 (02.10.1902-21.09.1903): , дибур аматхиль У вахойдеш ашвии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