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Шаббат: , глава 1, симан катан 19b:финики для продажи</text:h>
      <text:p>предназначенные для того, чтобы отвезти их в другое место для продажи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