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РаШИ на Шаббат: , глава 1, симан катан 19b:бык для пахоты</text:h>
      <text:p>предназначенный для пахоты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