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Псохим: , глава 2</text:h>
      <text:p>Выделяется жидкость из внешней стенки, на нашем - tra(n)stra(n)sit (проникает). И раз «потеет» —значит точно впитывается. А раз впитывается — уже не выходит, ведь Тора свидетельствует о глиняном сосуде, что раз он впитал, то уже не выводит [вкус полностью] из стенок никогда. Ведь про деревянную и металлическую посуду написано «будет вымыт» (Ваикра 15:12) «проведите через огонь» (Бамидбар 31:23) «будет он вычищен и вымыт» (Ваикра 6:21), но при глиняный сосуд написано «разбей» (Ваикра 6:21)</text:p>
      <text:p/>
      <text:p/>
      <text:p>и наказывается палками за еду</text:p>
      <text:p/>
      <text:p>— тот, кто считает, что варка после выпечки — варка</text:p>
      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
      <text:p>так как это уже не называется хлебом, хотя и был выпечен в печи: так как потом сварил его — перестал он быть хлебом.</text:p>
      <text:p>«бошель мевушаль», а надо было просто написать «мевушаль». И получается что это постановление стиха в Песах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