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Псохим: , глава 2, симан катан 30b:потеют</text:h>
      <text:p>Выделяется жидкость из внешней стенки, на нашем - tra(n)stra(n)sit (проникает). И раз «потеет» —значит точно впитывается. А раз впитывается — уже не выходит, ведь Тора свидетельствует о глиняном сосуде, что раз он впитал, то уже не выводит [вкус полностью] из стенок никогда. Ведь про деревянную и металлическую посуду написано «будет вымыт» (Ваикра 15:12) «проведите через огонь» (Бамидбар 31:23) «будет он вычищен и вымыт» (Ваикра 6:21), но при глиняный сосуд написано «разбей» (Ваикра 6:2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