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6, симан катан 38b:даже раби Йоси согласен</text:h>
      <text:p>что с точки зрения благословения сохраняет свой статус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