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Брахот: , глава 6, симан катан 38a:раби Иошуа — освобождал</text:h>
      <text:p>так как это просто жидкость и не называется трумой. Ведь остальные плоды не пускают на жидкость, кроме оливок и винограда. И это то, как сказал мар бар рав Аши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