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ейца: , глава 3, симан катан 29b:с обратной стороны сита</text:h>
      <text:p>чтобы было изменение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