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Бейца: , глава 3, симан катан 29b:в Наардее</text:h>
      <text:p>так как все знают, что это разрешено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