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Значит, по умолчанию</text:h>
      <text:p>То есть, что в момент раздела если ничего не говорить — мож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