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1b:кутейцу</text:h>
      <text:p>, который не работает в шабат, но работает в холь амоэд, так как не обращает внимание на толкование мудрецов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