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аБайт аАрох: симан 1, глава 4, симан катан 0</text:h>
      <text:p>И всё это мы объясним каждое в своём мест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