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24</text:h>
      <text:p>То есть, печёное и варёное считается как жаренное, как по мнению что нужно горячее, так и по мнению, что даже холодно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