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87, симан катан 24</text:h>
      <text:p>так как перестало считаться едой и считается отходами и грязью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