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0</text:h>
      <text:p>А почему из-за этого не запрещено мыть голову этой водой, ведь он получает выгоду от мытья головы? Потому что это не связано с едой - не является получением выгоды, так как не получает выгоды от самого запрета, как это будет объяснено далее гл 94:3, см там, гл 108:5 в примечаниии и конец главы 155 в примечани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