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мясо между зубами - что</text:h>
      <text:p>Считается ли оно мясом, чтобы запрещено было есть творог, пока его не уберёш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