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Ран на Рифа на Авода Зара: , глава 1, симан катан 6b:у которых нееврей берёт шабат</text:h>
      <text:p>[чтобы] пахать, сеять и полоть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