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8</text:h>
      <text:p>И тогда засчитвается на второстепенное, даже если у них разные благословени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