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Эйха: , глава 1, стих 1</text:h>
      <text:h text:outline-level="1"><text:s/>. Ишаяу: , глава 1, стих 21</text:h>
      <text:h text:outline-level="1"><text:s/>. Тора. Дварим: , глава 1, стих 12</text:h>
      <text:h text:outline-level="1"><text:s/>. Мидраш Раба. Эйха: , глава 1, буква 1</text:h>
      <text:p>«Как сидит…». Трое пророчествовали словом «Как»: Мойше, Ишаяу и Ирмияу. Мойше сказал:</text:p>
      <text:p/>
      <text:p>Ишаяу сказал:</text:p>
      <text:p/>
      <text:p>Ирмияу сказал:</text:p>
      <text:p/>
      <text:p>Сказал раби Леви: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