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с Менахем. Сефер Майморим мелукат. т4 тамуз - элул: , дибур аматхиль Ани ледойди ведойди ли 5726, буква ג</text:h>
      <text:p>1) уровень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