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Древо жизни. Часть 2: свет свечи: , глава 6</text:h>
      <text:p>"тот, кто хочет сохранить имущество - пусть посадит в нём адар", "если есть суд с нееврем - пренеси на адар"</text:p>
      <text:p>Надо быть внимательным, чтобы не выпить так много, чтобы опянеть. И мой прадед учитель и раввин ШаХ, благословенной памяти, сказал согласно тому, что сказали мудрецы, благословенной памяти: «“обязан напиться в Пурим” - не сказано “водкой”, а сказано “в Пурим” - этим и должен напиться, пуримским чудом, так чтобы от большой радости этой будет как пьяный, что “не сможет отличить „проклят Аман” от „благословен Мордехай””. Ведь каждый день должен человек задуматься над тем, что он „наполовину оправдан...” и „одна сделанная им заповедь определяет судьбу всего мира в чашу заслуг...”. И большая радость Пурима, даже если он не вспомнит это, удержит его от падения в зло. И это и означает “пока не сможет отличить (знать)” — что не потребуется ему это знание». И этого достаточно для понимающего.</text:p>
      <text:p>В Пурим часто говорил мой святой дед, МОАРШАХ, благословенной памяти, что "всё готово к трапезе" - то есть, благодаря заповедной трапезе Пурима можно исправить как духовное, так и материальное</text:p>
      <text:p>"И сказал Аман царю Ахашверошу: есть один народ..." Объяснял это мой святой дед, благословенной памяти, что Аман имел ввиду следующее: есть народ, который един и кроме того "один" намекает на Святого, благословен Он, что они Его народ. И пропитание их в том, то они разбросаны между народами и зарабатывают тем, что обманывают другие народы. И религия их в том, чтобы отличаться от других народов и не ходить по их законам. И законов царя (то есть Б-га, Царя мира) они не соблюдают (так как Аман доносил и на Небеса, как объясняется у наших мудрецов, благословенной памяти). Поэтому царю не стоит их оставлять, так как раз они не выполняют желание своего Царя, тем более не будут выполнять указы царя.</text:p>
      <text:p/>
      <text:p/>
      <text:p>"...добиваясь добра народу своему и говоря ко благу всего рода своего". Слышал я [такое объяснение, что] стих этот говорит нам о праведности Мордехая, ведь каждый человек обычно добивается добра для своих домочадцев, особенно для своего потомства. Относительно же остальных он лишь говорит об их благе. Однако Мордехай-цадик делал наоборот: добивался блага для народа своего, а о своём потомстве [лишь] говорил о благе</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