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4</text:h>
      <text:p>Почему ханука 8 дней, ведь чудо было 7 дней? И почему есть меадрин а есть меадрин шебемеадрин, чего нет в остальных заповедях? Потому что мясло разделили на 8 частей и чудо было в том, что небольшое кол-во масла горело как нормальное кол-во, то есть всё чудо было именно в украшении заповеди.</text:p>
      <text:p>"из остатков канканим произошло чудо". Канканим - намёк на имя венаке ло инаке, но ведь это имя суда? Но в венаке есть вав-эй, а в инаке - йуд/эй. Из остатков сосдуа есть имя Авайе, милосердие. И это "не смотри на сосуд, а на то, что в нём"</text:p>
      <text:p>Человек в хануку находится на том же уровне, что в шавуот. И ханука и шавуот в третий месяце. "Воспитывай юношу по пути его" - ханука. "и тогда даже состаришвись..." - шавуот, так как показался им в образе старца</text:p>
      <text:p>Если исполняешь свечи шабата и хануки, то это даёт тебе свет проверить свои поступки, а так ты найдёшь Б-гобоязненность и придёшь к святост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