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, глава 3</text:h>
      <text:p>Мархешван это мар, нахаш и вав. То есть тот, кто "рам", гордец - притягивает на себя змея (Сатана) и клипу Амалек - падение в вере и нечистые мысли. Но тот кто "мар" (горький) тот получает настоящий страх перед Небесами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