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13</text:h>
      <text:p>"Тот, кто не видил радости бейт ашоэва, не видел радости в своей жизни". Дело в том, что танец - это выражение желания духа вернуться к Бгу, своему источнику наверху, а тело не даёт ему подняться вверх, так как оно тянется вниз, к своей основе в земле. Однако когда играет музыка (?), пробуждается душа радостью заповеди, преодолевает тело и тянет его вверх, но при этом не может подняться выше, так как дух пребывает на земле и тело перебарывает и бросает его вниз. И про это сказали, что кто не видел радости бейт ашоэва - не видел радости в своей жизни. И объясняется в Геморе как танцевали. Радость бейт ашоэва - то етсь радость заповдеи, которая тенет вверх и это приводит к танцам и такого танца не возможно без радости заповеди. И потому сказали, что что не видел радости этой - не видел настоящей радости. (от имени Хатам Сойфера (?)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